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Aptos" svg:font-family="Aptos" style:font-family-generic="roman" style:font-pitch="variable"/>
    <style:font-face style:name="Calibri" svg:font-family="Calibri"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margin-top="0cm" fo:margin-bottom="0.353cm" fo:line-height="115%"/>
    </style:style>
    <style:style style:name="P2" style:family="paragraph" style:parent-style-name="Standard">
      <style:paragraph-properties fo:margin-top="0cm" fo:margin-bottom="0.353cm" fo:line-height="115%"/>
      <style:text-properties style:font-name="Calibri" fo:font-size="11pt" style:font-name-asian="Calibri1" style:font-size-asian="11pt" style:font-name-complex="Calibri1"/>
    </style:style>
    <style:style style:name="P3" style:family="paragraph" style:parent-style-name="Standard" style:master-page-name="Standard">
      <style:paragraph-properties fo:margin-top="0cm" fo:margin-bottom="0.353cm" fo:line-height="115%" style:page-number="auto"/>
      <style:text-properties style:font-name="Calibri" fo:font-size="11pt" style:font-name-asian="Calibri1" style:font-size-asian="11pt" style:font-name-complex="Calibri1"/>
    </style:style>
    <style:style style:name="T1" style:family="text">
      <style:text-properties style:font-name="Calibri" fo:font-size="11pt" style:font-name-asian="Calibri1" style:font-size-asian="11pt" style:font-name-complex="Calibri1"/>
    </style:style>
    <style:style style:name="T2" style:family="text">
      <style:text-properties style:font-name="Calibri" fo:font-size="11pt" style:font-name-asian="Calibri1" style:font-size-asian="11pt" style:font-name-complex="Calibri1" style:font-size-complex="11pt"/>
    </style:style>
    <style:style style:name="T3" style:family="text">
      <style:text-properties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NEWPORT FOLK CLUB</text:p>
      <text:p text:style-name="P2">CONSTITUTION</text:p>
      <text:p text:style-name="P2">1. STATUS</text:p>
      <text:p text:style-name="P2">Newport Folk Club is a not for profit organisation. All financial surpluses will be reinvested into the club for the general benefit of the members. Such investment will be at the discretion of the management committee.</text:p>
      <text:p text:style-name="P2"/>
      <text:p text:style-name="P2">2. AIMS AND OBJECTIVES</text:p>
      <text:p text:style-name="P2">To promote, support and encourage the performance of music and other related activities within the locality and through wider geographical forums.</text:p>
      <text:p text:style-name="P2"/>
      <text:p text:style-name="P2">3. MEMBERSHIP</text:p>
      <text:p text:style-name="P2">3.1 Any interested person can become a member of Newport Folk club through the payment of a membership fee determined annually by the management committee.</text:p>
      <text:p text:style-name="P2">3.2 Members shall agree to abide by any rules and regulations as adopted by the committee for the benefit of the club and the membership.</text:p>
      <text:p text:style-name="P2"/>
      <text:p text:style-name="P2">4. MANAGEMENT</text:p>
      <text:p text:style-name="P1"><text:span text:style-name="T1">4.1 </text:span><text:span text:style-name="T2">The Officers, namely:- Chair; Secretary; &amp; Treasurer will manage the affairs of the club. <text:s/>Any changes considered by the management committee to be an improvement and to the overall benefit of the club my be offered to the membership for consideration, and, if necessary, a vote. </text:span></text:p>
      <text:p text:style-name="P2">4.2 The Officers may co-opt individuals from the membership, to become ordinary committee members to assist in the management of the club. This collective body will be known as ‘the management committee’. <text:span text:style-name="T3">The primary function of the management committee will be to ensure the smooth running of the club.</text:span></text:p>
      <text:p text:style-name="P2">4.3 The management committee shall meet no fewer than three times per year to discharge their duties.</text:p>
      <text:p text:style-name="P2">4.3.1 Meeting dates and agendas should be agreed in advance by all of the committee. The quorum for a meeting will be 50% of the committee +1. This quorum also applies to any exceptional committee meetings that need to be called. Members unable to attend a meeting may feed in their thoughts, but may not vote.</text:p>
      <text:p text:style-name="P2">4.3.2 The Chair may take part in any vote at a committee meeting. They may also exercise the option of a casting vote where a vote is tied; or they may choose to defer a decision for up to two weeks.</text:p>
      <text:p text:style-name="P2"><text:soft-page-break/>4.4 The Treasurer shall submit a financial statement at each committee meeting.</text:p>
      <text:p text:style-name="P2">4.5 The Secretary will liaise with the Chair in determining an agenda prior to each committee meeting and the Secretary shall keep ‘minutes’ of such meetings.</text:p>
      <text:p text:style-name="P2"/>
      <text:p text:style-name="P2">5. ANNUAL GENERAL MEETING (AGM)</text:p>
      <text:p text:style-name="P2">5.1 The AGM shall be held on the earliest convenient date in January, where possible, but no later than 14 months following the previous meeting in exceptional circumstances. A quorum of 10 members shall be required to conduct the business of the AGM. </text:p>
      <text:p text:style-name="P2">5.2 The Chair and The Treasurer will present their respective reports at the club’s AGM.</text:p>
      <text:p text:style-name="P2">5.3 The current management committee, including officers, shall ‘stand down’ at the AGM but can seek re-election.</text:p>
      <text:p text:style-name="P2">5.4 Any member of the club may seek election to the committee by submitting their name to any member of the current committee in the month prior to the AGM.</text:p>
      <text:p text:style-name="P2">5.5 Election of the new committee will take place by secret ballot at the AGM.</text:p>
      <text:p text:style-name="P2"/>
      <text:p text:style-name="P2">6. FINANCE</text:p>
      <text:p text:style-name="P2">6.1 The Treasurer shall be responsible for recording and banking all cash and cheques and will be a signatory on the Club’s cheque book. The committee will have the option of appointing a second signatory.</text:p>
      <text:p text:style-name="P2">6.2 The Treasurer will be required to submit audited year end reports to the AGM.</text:p>
      <text:p text:style-name="P2"/>
      <text:p text:style-name="P2">7. ALTERATIONS TO THE CONSTITUTION</text:p>
      <text:p text:style-name="P2">Any alteration or amendment to the constitution shall be proposed and seconded by a member of the committee and agreed by the full management committee. The membership shall be informed by the management committee that a change has been proposed by posting a copy of the new constitution on the Club’s website and displaying a copy at four ‘club nights’. If any members object, they will be invited to attend a committee meeting, at which their objections will be discussed. At this meeting, a new draft will be agreed to be put to the membership for ratification.</text:p>
      <text:p text:style-name="P2"/>
      <text:p text:style-name="P2">8. DISSOLUTION</text:p>
      <text:p text:style-name="P2">Should all members of the committee resign without a new committee being selected; the Chair, Treasurer and Secretary shall remain in charge of the club’s activities and assets for a further 1 month whilst a new committee is sought from within the membership. Should this not materialise, <text:soft-page-break/>an ‘extraordinary meeting’ will be notified via the Club’s website and all members will be invited to attend. Should this final meeting fail to appoint a committee, then the outgoing Chair, Treasurer and Secretary will remain for a further 1 month and proceed to realise the club’s assets, discharging all debts and liabilities.</text:p>
      <text:p text:style-name="P2">Any remaining assets following dissolution shall be transferred to another local not for profit organisation with similar objectives. Nominations for such a club will be sought from the members of Newport Folk Club via their website. The final beneficiary club will be determined by the outgoing Chair, Treasurer and Secretary.</text:p>
      <text:p text:style-name="P2"/>
      <text:p text:style-name="P2">9. DECLARATION</text:p>
      <text:p text:style-name="P2">Newport Folk Club hereby adopts and accepts this constitution.</text:p>
      <text:p text:style-name="P2">Signed: Mick Pearson (Chair), Date: 13 August 2026</text:p>
      <text:p text:style-name="P2">Signed: Steve Wride (Secretary), Date: 13 August 202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Aptos" svg:font-family="Aptos" style:font-family-generic="roman" style:font-pitch="variable"/>
    <style:font-face style:name="Calibri" svg:font-family="Calibri"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2pt" fo:language="en" fo:country="GB" style:letter-kerning="true" style:font-size-asian="12pt" style:language-asian="en" style:country-asian="GB" style:font-size-complex="12pt" style:language-complex="ar" style:country-complex="SA"/>
    </style:default-style>
    <style:default-style style:family="paragraph">
      <style:paragraph-properties fo:margin-top="0cm" fo:margin-bottom="0.282cm" fo:line-height="115%" fo:hyphenation-ladder-count="no-limit" style:text-autospace="ideograph-alpha" style:punctuation-wrap="hanging" style:line-break="strict" style:tab-stop-distance="1.27cm" style:writing-mode="lr-tb"/>
      <style:text-properties style:use-window-font-color="true" style:font-name="Aptos" fo:font-size="12pt" fo:language="en" fo:country="GB" style:letter-kerning="true" style:font-name-asian="SimSun" style:font-size-asian="12pt" style:language-asian="en" style:country-asian="GB" style:font-name-complex="Tahoma"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Default_20_Paragraph_20_Font" style:display-name="Default Paragraph Font" style:family="text"/>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54cm" fo:margin-right="2.54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ichael Pearson</meta:initial-creator>
    <dc:creator>Steve Wride</dc:creator>
    <meta:editing-cycles>6</meta:editing-cycles>
    <meta:print-date>2026-04-09T15:27:00</meta:print-date>
    <meta:creation-date>2026-04-09T15:26:00</meta:creation-date>
    <dc:date>2026-08-14T13:39:01.91</dc:date>
    <meta:editing-duration>PT58M38S</meta:editing-duration>
    <meta:generator>OpenOffice/4.1.15$Win32 OpenOffice.org_project/4115m2$Build-9813</meta:generator>
    <meta:document-statistic meta:table-count="0" meta:image-count="0" meta:object-count="0" meta:page-count="3" meta:paragraph-count="35" meta:word-count="827" meta:character-count="492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